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Обычный" style:font-family-generic="roman" style:font-pitch="variable" style:font-charset="x-symbol"/>
    <style:font-face style:name="Helvetica Neue" svg:font-family="'Helvetica Neue', Helvetica, 'Lucida Grande', tahoma, verdana, arial, sans-serif"/>
    <style:font-face style:name="Segoe UI" svg:font-family="'Segoe UI', 'Helvetica Neue', Helvetica, 'Lucida Grande', tahoma, verdana, arial, sans-serif"/>
    <style:font-face style:name="Arial2" svg:font-family="Arial" style:font-family-generic="swiss"/>
    <style:font-face style:name="Courier New" svg:font-family="'Courier New'" style:font-adornments="Обычный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295cm" fo:margin-left="-0.026cm" fo:margin-top="0cm" fo:margin-bottom="0cm" table:align="left" fo:background-color="#fcfcfc" style:writing-mode="lr-tb">
        <style:background-image/>
      </style:table-properties>
    </style:style>
    <style:style style:name="Таблица1.A" style:family="table-column">
      <style:table-column-properties style:column-width="6.003cm"/>
    </style:style>
    <style:style style:name="Таблица1.B" style:family="table-column">
      <style:table-column-properties style:column-width="11.292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style:vertical-align="middle" fo:background-color="#fafff3" fo:padding="0.026cm" fo:border="0.018cm solid #e9e9ea">
        <style:background-image/>
      </style:table-cell-properties>
    </style:style>
    <style:style style:name="Таблица1.A2" style:family="table-cell">
      <style:table-cell-properties style:vertical-align="middle" fo:background-color="#f9f9f9" fo:padding="0.026cm" fo:border="0.018cm solid #e9e9ea">
        <style:background-image/>
      </style:table-cell-properties>
    </style:style>
    <style:style style:name="Таблица1.A3" style:family="table-cell">
      <style:table-cell-properties style:vertical-align="middle" fo:background-color="#fcfcfc" fo:padding="0.026cm" fo:border="0.018cm solid #e9e9ea">
        <style:background-image/>
      </style:table-cell-properties>
    </style:style>
    <style:style style:name="Таблица1.B6" style:family="table-cell" style:data-style-name="N0">
      <style:table-cell-properties style:vertical-align="middle" fo:background-color="#fcfcfc" fo:padding="0.026cm" fo:border="0.018cm solid #e9e9ea">
        <style:background-image/>
      </style:table-cell-properties>
    </style:style>
    <style:style style:name="Таблица1.B8" style:family="table-cell" style:data-style-name="N0">
      <style:table-cell-properties style:vertical-align="middle" fo:background-color="#f9f9f9" fo:padding="0.026cm" fo:border="0.018cm solid #e9e9ea">
        <style:background-image/>
      </style:table-cell-properties>
    </style:style>
    <style:style style:name="Таблица1.12" style:family="table-row">
      <style:table-row-properties style:min-row-height="1.159cm" style:keep-together="true" fo:keep-together="auto"/>
    </style:style>
    <style:style style:name="Таблица1.13" style:family="table-row">
      <style:table-row-properties style:min-row-height="0.044cm" style:keep-together="true" fo:keep-together="auto"/>
    </style:style>
    <style:style style:name="Таблица2" style:family="table">
      <style:table-properties style:width="16.882cm" fo:margin-left="-0.191cm" fo:margin-top="0cm" fo:margin-bottom="0cm" table:align="left" style:writing-mode="lr-tb"/>
    </style:style>
    <style:style style:name="Таблица2.A" style:family="table-column">
      <style:table-column-properties style:column-width="8.44cm"/>
    </style:style>
    <style:style style:name="Таблица2.B" style:family="table-column">
      <style:table-column-properties style:column-width="8.442cm"/>
    </style:style>
    <style:style style:name="Таблица2.1" style:family="table-row">
      <style:table-row-properties style:keep-together="true" fo:keep-together="auto"/>
    </style:style>
    <style:style style:name="Таблица2.A1" style:family="table-cell">
      <style:table-cell-properties fo:padding-left="0.191cm" fo:padding-right="0.191cm" fo:padding-top="0cm" fo:padding-bottom="0cm" fo:border="0.018cm solid #000001"/>
    </style:style>
    <style:style style:name="Таблица2.B2" style:family="table-cell" style:data-style-name="N106">
      <style:table-cell-properties fo:padding-left="0.191cm" fo:padding-right="0.191cm" fo:padding-top="0cm" fo:padding-bottom="0cm" fo:border="0.018cm solid #000001"/>
    </style:style>
    <style:style style:name="Таблица2.6" style:family="table-row">
      <style:table-row-properties style:min-row-height="0.078cm" style:keep-together="true" fo:keep-together="auto"/>
    </style:style>
    <style:style style:name="Таблица3" style:family="table">
      <style:table-properties style:width="16.882cm" fo:margin-left="-0.191cm" fo:margin-top="0cm" fo:margin-bottom="0cm" table:align="left" style:writing-mode="lr-tb"/>
    </style:style>
    <style:style style:name="Таблица3.A" style:family="table-column">
      <style:table-column-properties style:column-width="8.44cm"/>
    </style:style>
    <style:style style:name="Таблица3.B" style:family="table-column">
      <style:table-column-properties style:column-width="8.442cm"/>
    </style:style>
    <style:style style:name="Таблица3.1" style:family="table-row">
      <style:table-row-properties style:keep-together="true" fo:keep-together="auto"/>
    </style:style>
    <style:style style:name="Таблица3.A1" style:family="table-cell">
      <style:table-cell-properties fo:padding-left="0.191cm" fo:padding-right="0.191cm" fo:padding-top="0cm" fo:padding-bottom="0cm" fo:border="0.018cm solid #000001"/>
    </style:style>
    <style:style style:name="Таблица3.7" style:family="table-row">
      <style:table-row-properties style:min-row-height="0.455cm" style:keep-together="true" fo:keep-together="auto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name-complex="Times New Roman1" style:font-size-complex="12pt"/>
    </style:style>
    <style:style style:name="P3" style:family="paragraph" style:parent-style-name="Standard">
      <style:paragraph-properties fo:margin-top="0cm" fo:margin-bottom="0.265cm" fo:line-height="100%" fo:text-align="justify" style:justify-single-word="false" fo:background-color="#ffffff">
        <style:background-image/>
      </style:paragraph-properties>
    </style:style>
    <style:style style:name="P4" style:family="paragraph" style:parent-style-name="Standard">
      <style:paragraph-properties fo:margin-top="0cm" fo:margin-bottom="0.265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5" style:family="paragraph" style:parent-style-name="Standard">
      <style:paragraph-properties fo:margin-top="0cm" fo:margin-bottom="0.529cm" fo:line-height="100%" fo:text-align="justify" style:justify-single-word="false"/>
    </style:style>
    <style:style style:name="P6" style:family="paragraph" style:parent-style-name="Standard">
      <style:paragraph-properties fo:margin-top="0cm" fo:margin-bottom="0.529cm" fo:line-height="100%" fo:text-align="justify" style:justify-single-word="false"/>
      <style:text-properties fo:color="#252525" style:font-name="Times New Roman" fo:font-size="12pt" fo:letter-spacing="0.014cm" style:font-name-asian="Times New Roman1" style:font-size-asian="12pt" style:font-name-complex="Times New Roman1" style:font-size-complex="12pt"/>
    </style:style>
    <style:style style:name="P7" style:family="paragraph" style:parent-style-name="Table_20_Contents">
      <style:paragraph-properties fo:margin-top="0cm" fo:margin-bottom="0.529cm" style:line-height-at-least="0.688cm" fo:text-align="start" style:justify-single-word="false" fo:padding="0cm" fo:border="none"/>
      <style:text-properties fo:color="#0a1e32" style:font-name="Helvetica Neue" fo:font-size="11.25pt" fo:font-weight="normal"/>
    </style:style>
    <style:style style:name="P8" style:family="paragraph" style:parent-style-name="Standard" style:master-page-name="Standard">
      <style:paragraph-properties fo:margin-top="0cm" fo:margin-bottom="0.265cm" fo:line-height="100%" fo:text-align="center" style:justify-single-word="false" style:page-number="auto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9" style:family="paragraph" style:parent-style-name="Standard">
      <style:paragraph-properties fo:margin-top="0cm" fo:margin-bottom="0.265cm" fo:line-height="100%" fo:text-align="center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10" style:family="paragraph" style:parent-style-name="Standard">
      <style:paragraph-properties fo:margin-top="0cm" fo:margin-bottom="0.265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11" style:family="paragraph" style:parent-style-name="Standard">
      <style:paragraph-properties fo:margin-top="0cm" fo:margin-bottom="0.265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12" style:family="paragraph" style:parent-style-name="Standard">
      <style:paragraph-properties fo:margin-top="0cm" fo:margin-bottom="0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13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14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2pt" style:font-size-asian="12pt" style:font-name-complex="Times New Roman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16" style:family="paragraph" style:parent-style-name="Standard" style:list-style-name="WWNum1">
      <style:paragraph-properties fo:margin-top="0.176cm" fo:margin-bottom="0.176cm" fo:line-height="100%" fo:text-align="justify" style:justify-single-word="false" fo:background-color="#ffffff">
        <style:background-image/>
      </style:paragraph-properties>
    </style:style>
    <style:style style:name="P17" style:family="paragraph" style:parent-style-name="Standard" style:list-style-name="WWNum6">
      <style:paragraph-properties fo:margin-top="0.176cm" fo:margin-bottom="0.176cm" fo:line-height="100%" fo:text-align="justify" style:justify-single-word="false" fo:background-color="#ffffff">
        <style:background-image/>
      </style:paragraph-properties>
    </style:style>
    <style:style style:name="P18" style:family="paragraph" style:parent-style-name="Standard" style:list-style-name="WWNum15">
      <style:paragraph-properties fo:margin-top="0.176cm" fo:margin-bottom="0.176cm" fo:line-height="100%" fo:text-align="justify" style:justify-single-word="false" fo:background-color="#ffffff">
        <style:background-image/>
      </style:paragraph-properties>
    </style:style>
    <style:style style:name="P19" style:family="paragraph" style:parent-style-name="Standard" style:list-style-name="WWNum16">
      <style:paragraph-properties fo:margin-top="0.176cm" fo:margin-bottom="0.176cm" fo:line-height="100%" fo:text-align="justify" style:justify-single-word="false" fo:background-color="#ffffff">
        <style:background-image/>
      </style:paragraph-properties>
    </style:style>
    <style:style style:name="P20" style:family="paragraph" style:parent-style-name="Standard" style:list-style-name="WWNum2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1" style:family="paragraph" style:parent-style-name="Standard" style:list-style-name="WWNum4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2" style:family="paragraph" style:parent-style-name="Standard" style:list-style-name="WWNum6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3" style:family="paragraph" style:parent-style-name="Standard" style:list-style-name="WWNum8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4" style:family="paragraph" style:parent-style-name="Standard" style:list-style-name="WWNum9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5" style:family="paragraph" style:parent-style-name="Standard" style:list-style-name="WWNum13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6" style:family="paragraph" style:parent-style-name="Standard" style:list-style-name="WWNum15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7" style:family="paragraph" style:parent-style-name="Standard" style:list-style-name="WWNum16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8" style:family="paragraph" style:parent-style-name="Standard" style:list-style-name="WWNum19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29" style:family="paragraph" style:parent-style-name="Standard" style:list-style-name="WWNum20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30" style:family="paragraph" style:parent-style-name="Standard" style:list-style-name="WWNum22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P31" style:family="paragraph" style:parent-style-name="Standard" style:list-style-name="WWNum3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2" style:family="paragraph" style:parent-style-name="Standard" style:list-style-name="WWNum5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3" style:family="paragraph" style:parent-style-name="Standard" style:list-style-name="WWNum7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4" style:family="paragraph" style:parent-style-name="Standard">
      <style:paragraph-properties fo:margin-top="0cm" fo:margin-bottom="0.529cm" fo:line-height="100%" fo:text-align="justify" style:justify-single-word="false"/>
      <style:text-properties fo:color="#252525" style:font-name="Times New Roman" fo:font-size="12pt" fo:letter-spacing="0.014cm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5" style:family="paragraph" style:parent-style-name="Standard">
      <style:paragraph-properties fo:margin-top="0cm" fo:margin-bottom="0.529cm" fo:line-height="100%" fo:text-align="justify" style:justify-single-word="false"/>
      <style:text-properties fo:color="#252525" style:font-name="Times New Roman" fo:font-size="12pt" fo:letter-spacing="0.014cm" fo:font-weight="bold" style:font-name-asian="Times New Roman1" style:font-size-asian="12pt" style:font-weight-asian="bold" style:font-name-complex="Times New Roman1" style:font-size-complex="12pt"/>
    </style:style>
    <style:style style:name="P36" style:family="paragraph" style:parent-style-name="Standard">
      <style:paragraph-properties fo:margin-top="0cm" fo:margin-bottom="0.529cm" fo:line-height="100%" fo:text-align="justify" style:justify-single-word="false"/>
      <style:text-properties fo:color="#252525" style:font-name="Times New Roman" fo:font-size="12pt" fo:letter-spacing="0.014cm" style:font-name-asian="Times New Roman1" style:font-size-asian="12pt" style:font-name-complex="Times New Roman1" style:font-size-complex="12pt"/>
    </style:style>
    <style:style style:name="P37" style:family="paragraph" style:parent-style-name="Standard">
      <style:paragraph-properties fo:margin-top="0cm" fo:margin-bottom="0.529cm" fo:line-height="100%" fo:text-align="justify" style:justify-single-word="false" fo:padding="0cm" fo:border="none"/>
      <style:text-properties fo:color="#0a1e32" style:font-name="Helvetica Neue" fo:font-size="11.25pt" fo:letter-spacing="0.014cm" fo:font-weight="normal" style:font-name-asian="Times New Roman1" style:font-size-asian="12pt" style:font-name-complex="Times New Roman1" style:font-size-complex="12pt"/>
    </style:style>
    <style:style style:name="P38" style:family="paragraph" style:parent-style-name="List_20_Paragraph" style:list-style-name="WWNum24">
      <style:paragraph-properties fo:margin-top="0cm" fo:margin-bottom="0.265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9" style:family="paragraph" style:parent-style-name="List_20_Paragraph" style:list-style-name="WWNum7">
      <style:paragraph-properties fo:margin-top="0cm" fo:margin-bottom="0.265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40" style:family="paragraph" style:parent-style-name="List_20_Paragraph" style:list-style-name="WWNum7">
      <style:paragraph-properties fo:margin-top="0.176cm" fo:margin-bottom="0.176cm" fo:line-height="100%" fo:text-align="justify" style:justify-single-word="false" fo:background-color="#ffffff">
        <style:background-image/>
      </style:paragraph-properties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41" style:family="paragraph" style:parent-style-name="Table_20_Contents">
      <style:paragraph-properties fo:margin-top="0cm" fo:margin-bottom="0.529cm" style:line-height-at-least="0.688cm" fo:text-align="start" style:justify-single-word="false" fo:padding="0cm" fo:border="none"/>
      <style:text-properties fo:color="#252525" style:font-name="Times New Roman" fo:font-size="12pt" fo:letter-spacing="0.014cm" fo:font-weight="normal" style:font-name-asian="Times New Roman1" style:font-size-asian="12pt" style:font-name-complex="Times New Roman1" style:font-size-complex="12pt"/>
    </style:style>
    <style:style style:name="P42" style:family="paragraph" style:parent-style-name="Table_20_Contents">
      <style:paragraph-properties fo:margin-top="0cm" fo:margin-bottom="0.529cm" style:line-height-at-least="0.688cm" fo:text-align="start" style:justify-single-word="false"/>
      <style:text-properties fo:color="#252525" style:font-name="Times New Roman" fo:font-size="12pt" fo:letter-spacing="0.014cm" fo:font-weight="bold" style:font-name-asian="Times New Roman1" style:font-size-asian="12pt" style:font-name-complex="Times New Roman1" style:font-size-complex="12pt"/>
    </style:style>
    <style:style style:name="T1" style:family="text">
      <style:text-properties fo:color="#252525" style:font-name="Times New Roman" fo:font-size="12pt" style:font-name-asian="Times New Roman1" style:font-size-asian="12pt" style:font-name-complex="Times New Roman1" style:font-size-complex="12pt"/>
    </style:style>
    <style:style style:name="T2" style:family="text">
      <style:text-properties fo:color="#252525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3" style:family="text">
      <style:text-properties fo:color="#252525" style:font-name="Times New Roman" fo:font-size="12pt" style:text-underline-style="solid" style:text-underline-width="auto" style:text-underline-color="font-color" style:font-name-asian="Times New Roman1" style:font-size-asian="12pt" style:font-name-complex="Times New Roman1" style:font-size-complex="12pt"/>
    </style:style>
    <style:style style:name="T4" style:family="text">
      <style:text-properties fo:color="#252525" style:font-name="Times New Roman" fo:font-size="12pt" fo:font-style="italic" fo:font-weight="bold" style:font-name-asian="Times New Roman1" style:font-size-asian="12pt" style:font-style-asian="italic" style:font-weight-asian="bold" style:font-name-complex="Times New Roman1" style:font-size-complex="12pt" style:font-style-complex="italic" style:font-weight-complex="bold"/>
    </style:style>
    <style:style style:name="T5" style:family="text">
      <style:text-properties fo:color="#252525" style:font-name="Times New Roman" fo:font-size="12pt" fo:letter-spacing="0.014cm" style:font-name-asian="Times New Roman1" style:font-size-asian="12pt" style:font-name-complex="Times New Roman1" style:font-size-complex="12pt"/>
    </style:style>
    <style:style style:name="T6" style:family="text">
      <style:text-properties fo:color="#252525" style:font-name="Times New Roman" fo:font-size="12pt" fo:letter-spacing="0.014cm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7" style:family="text">
      <style:text-properties fo:color="#252525" style:font-name="Times New Roman" fo:font-size="12pt" fo:letter-spacing="0.014cm" fo:language="en" fo:country="US" style:font-name-asian="Times New Roman1" style:font-size-asian="12pt" style:font-name-complex="Times New Roman1" style:font-size-complex="12pt"/>
    </style:style>
    <style:style style:name="T8" style:family="text">
      <style:text-properties fo:color="#0a1e32" style:font-name="Helvetica Neue" fo:font-size="11.25pt" fo:letter-spacing="0.014cm" fo:font-weight="normal" style:font-name-asian="Times New Roman1" style:font-size-asian="12pt" style:font-weight-asian="bold" style:font-name-complex="Times New Roman1" style:font-size-complex="12pt" style:font-weight-complex="bold"/>
    </style: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БАЗА ЩУКАРЬ</text:p>
      <text:p text:style-name="P9">ДОГОВОР ПУБЛИЧНОЙ ОФЕРТЫ</text:p>
      <text:p text:style-name="P10"> </text:p>
      <text:p text:style-name="P4">Настоящая публичная оферта (далее — «Оферта») в соответствии с п. 2 ст. 437 Гражданского кодекса Российской Федерации (далее — «ГК РФ») является официальным предложением Базы Щукарь, в лице ИП Бокарева Альберта Владимировича, заключить с дееспособным физическим лицом _______________________________________________ договор на оказание услуг (далее — «Договор») на условиях, предусмотренных данной Офертой.</text:p>
      <text:p text:style-name="P4">Настоящий документ в соответствии со ст. 435 и ч. 2 ст. 437 ГК РФ является публичной офертой.</text:p>
      <text:p text:style-name="P4"> Исполнитель далее совместно именуется «База», заказчик — «Сторона».</text:p>
      <text:p text:style-name="P4">Оферта вступает в силу с момента ее размещения на сайте, социальных сетях (Вконтакте, одноклассники, телеграмм, макс )  в сети Интернет (далее — «Социальные сети»). Исполнитель оставляет за собой право внести изменения в условия Оферты и/или отозвать Оферту в любой момент по своему усмотрению без какого-либо специального уведомления Заказчика. Изменения, внесенные Исполнителем в Оферту, вступают в силу с момента размещения изменений, если иной срок вступления изменений в силу не определен дополнительно при таком размещении. Все Приложения к Оферте являются ее неотъемлемой частью.</text:p>
      <text:p text:style-name="P4"> </text:p>
      <text:h text:style-name="P12" text:outline-level="2">ПОРЯДОК ЗАКЛЮЧЕНИЯ ДОГОВОРА</text:h>
      <text:p text:style-name="P4"> </text:p>
      <text:p text:style-name="P4">В соответствии со ст. 434, 435, 438 ГК РФ Договор заключается путем акцепта Оферты Заказчиком, то есть выражением Заказчиком полного и безоговорочного принятия условий Оферты.</text:p>
      <text:p text:style-name="P4">Акцептом Оферты в соответствии со ст. 438 ГК РФ является выполнение Заказчиком следующего действия:</text:p>
      <text:p text:style-name="P4">— бронирование дома или номера , посредством телефонной связи или сообщения</text:p>
      <text:p text:style-name="P4">Моментом заключения Договора считается момент подтверждения Исполнителем акцепта Оферты Заказчиком. Местом заключения Договора считается Алтайский край, Шелаболихинский район, д. Сибирка, ул. Обская 29.</text:p>
      <text:p text:style-name="P4">До совершения акцепта Оферты Заказчик обязан ознакомиться со всеми условиями настоящей Оферты. Заказчик, совершивший акцепт Оферты, считается ознакомившимся и согласным со всеми условиями Оферты в том виде, в каком они изложены в тексте Оферты, и в соответствии с ГК РФ рассматривается как лицо, вступившее с Исполнителем в договорные отношения. При этом Договор в соответствии со ст. 434, 435, 438 ГК РФ считается заключенным в письменной форме на условиях настоящей Оферты и является равносильным Договору, подписанному двумя Сторонами. Принимая условия Оферты, Заказчик полностью подтверждает свои право- и дееспособность для заключения Договора, финансовую состоятельность, а также осознает ответственность за обязательства, возложенные на него в результате заключения Договора. <text:s/>Ознакомление и подписание договора оферты считается момент внесение задатка.</text:p>
      <text:p text:style-name="P4"/>
      <text:p text:style-name="P4"><text:soft-page-break/> </text:p>
      <text:h text:style-name="P12" text:outline-level="2">1. ТЕРМИНЫ И ОПРЕДЕЛЕНИЯ</text:h>
      <text:p text:style-name="P4"> </text:p>
      <text:list xml:id="list2943513718829428786" text:style-name="WWNum1">
        <text:list-item>
          <text:p text:style-name="P16"><text:span text:style-name="T2">Бронирование</text:span><text:span text:style-name="T1"> – действие, обеспечивающее резервирование конкретного домика на Базе Щукарь подтверждающее право на заселение в договоренные даты.</text:span></text:p>
        </text:list-item>
        <text:list-item>
          <text:p text:style-name="P16"><text:span text:style-name="T2">Бронь</text:span><text:span text:style-name="T1"> –право заселения на Базе Щукарь в установленные даты и определенном домике.</text:span></text:p>
        </text:list-item>
        <text:list-item>
          <text:p text:style-name="P16"><text:span text:style-name="T2">Задаток </text:span><text:span text:style-name="T1">– оплата выбранного номера или дома.</text:span></text:p>
        </text:list-item>
        <text:list-item>
          <text:p text:style-name="P16"><text:span text:style-name="T2">Заявитель</text:span><text:span text:style-name="T1"> – лицо, обратившееся к администрации за бронированием номера.</text:span></text:p>
        </text:list-item>
        <text:list-item>
          <text:p text:style-name="P16"><text:span text:style-name="T2">Гость</text:span><text:span text:style-name="T1"> – лицо, имеющее подтверждение о бронировании номера или дома и право на размещение на базе, в подтвержденные бронью сроки, и номере или доме.</text:span></text:p>
        </text:list-item>
      </text:list>
      <text:list xml:id="list8916179503366882404" text:style-name="WWNum24">
        <text:list-item>
          <text:p text:style-name="P38">УСЛУГИ</text:p>
        </text:list-item>
      </text:list>
      <text:list xml:id="list9005262073916268176" text:style-name="WWNum2">
        <text:list-item>
          <text:p text:style-name="P20">База Щукарь оказывает физическим лицам комплекс услуг по временному размещению граждан в специально оборудованных для <text:s/>проживания помещениях – <text:s/>в домах, номерах, <text:s/>а также ряд сопутствующих услуг.</text:p>
        </text:list-item>
        <text:list-item>
          <text:p text:style-name="P20">Режим работы: с 9.00 до 21.00</text:p>
        </text:list-item>
        <text:list-item>
          <text:p text:style-name="P20">Оплата взимается за номер целиком на условиях заселения в соответствии с разделом II.</text:p>
        </text:list-item>
        <text:list-item>
          <text:p text:style-name="P20">Кемпинг имеет право заключать с физическими лицами договоры на бронирование свободных мест и предоставление услуг.</text:p>
        </text:list-item>
      </text:list>
      <text:list xml:id="list8184589490041324127" text:style-name="WWNum3">
        <text:list-item>
          <text:p text:style-name="P31">ПРЕДОСТАВЛЯЕМЫЙ ГОСТЯМ ПРИ ПРОЖИВАНИИ СЕРВИС</text:p>
        </text:list-item>
      </text:list>
      <text:list xml:id="list7399546598012104471" text:style-name="WWNum4">
        <text:list-item>
          <text:p text:style-name="P21">Предоставление постельного белья.</text:p>
        </text:list-item>
        <text:list-item>
          <text:p text:style-name="P21">Вызов скорой помощи и пользование медицинской аптечкой: градусниками, тонометром.</text:p>
        </text:list-item>
        <text:list-item>
          <text:p text:style-name="P21">Парковка легкового автомобиля для Гостей</text:p>
        </text:list-item>
        <text:list-item>
          <text:p text:style-name="P21">Бассейн</text:p>
        </text:list-item>
        <text:list-item>
          <text:p text:style-name="P21">Мангалы</text:p>
          <text:p text:style-name="P21"/>
          <text:p text:style-name="P21"/>
        </text:list-item>
      </text:list>
      <text:list xml:id="list1335268760309848746" text:style-name="WWNum5">
        <text:list-item>
          <text:p text:style-name="P32">ПРАВИЛА ЗАСЕЛЕНИЯ И ПРОЖИВАНИЯ</text:p>
        </text:list-item>
      </text:list>
      <text:list xml:id="list4480717312006972869" text:style-name="WWNum6">
        <text:list-item>
          <text:p text:style-name="P22">Расчетное время заезда 16.00 часов,  расчетное время выезда 14.00 часов</text:p>
        </text:list-item>
        <text:list-item>
          <text:p text:style-name="P17"><text:span text:style-name="T1">Если Гости прибыли ранее времени заселения, и номер, в который они должны быть заселены, уже свободен и подготовлен к заселению, то возможно досрочное заселение </text:span><text:span text:style-name="T3">исключительно по согласованию с администрацией Базы</text:span><text:span text:style-name="T1">. При отсутствии свободных номеров и неготовности номера досрочное заселение не производится.</text:span></text:p>
        </text:list-item>
        <text:list-item>
          <text:p text:style-name="P22">Возможно получение дополнительного места, при отдельной оплате за него.</text:p>
        </text:list-item>
        <text:list-item>
          <text:p text:style-name="P22">Не могут быть заселены совершеннолетние Гости, не имеющие при себе документа удостоверяющего личность, находящиеся в состоянии сильного алкогольного или наркотического опьянения.</text:p>
        </text:list-item>
        <text:list-item>
          <text:p text:style-name="P17"><text:span text:style-name="T1">Дети до 14 лет обязаны проживать в одном номере с родителями или иными законными представителями, а также лицами, имеющими доверенность на право </text:span><text:soft-page-break/><text:span text:style-name="T1">сопровождения детей от родителей. Лица до 16 лет, не имеющие от законных представителей доверенности на сопровождающих лиц — не заселяются.</text:span></text:p>
        </text:list-item>
        <text:list-item>
          <text:p text:style-name="P22">В любое время суток просим не беспокоить других гостей, соблюдать тишину и порядок в номере, общественный порядок на базе.</text:p>
        </text:list-item>
        <text:list-item>
          <text:p text:style-name="P22">Не допускается переставлять мебель без согласования с администрацией кемпинга.</text:p>
        </text:list-item>
        <text:list-item>
          <text:p text:style-name="P22">По окончании срока проживания, домик принимает персонал базы. В случае повреждения или утраты имущества кемпинга, виновный обязан возместить ущерб. </text:p>
        </text:list-item>
      </text:list>
      <text:list xml:id="list8108167215310219521" text:style-name="WWNum7">
        <text:list-item>
          <text:p text:style-name="P33">ОБЯЗАТЕЛЬНЫЕ ТРЕБОВАНИЯ и ТРЕБОВАНИЯ БЕЗОПАСНОСТИ</text:p>
        </text:list-item>
      </text:list>
      <text:list xml:id="list4945063537361777156" text:style-name="WWNum8">
        <text:list-item>
          <text:p text:style-name="P23">Не оставляйте в номере или доме ценные вещи, за их утрату база ответственности не несет. </text:p>
        </text:list-item>
        <text:list-item>
          <text:p text:style-name="P23">Не допускается держать в номерах, домах, животных, птиц, рептилий без согласования с администрацией.</text:p>
        </text:list-item>
        <text:list-item>
          <text:p text:style-name="P23">Во время приготовления пищи на кухне запрещается оставлять без присмотра детей и посуду, поставленную на плиту в кухне.</text:p>
        </text:list-item>
        <text:list-item>
          <text:p text:style-name="P23">При заболевании, отравлении, получении солнечных, химических и термических ожогов, просим <text:s/>Вас немедленно обращаться к администратору. На турбазе имеется специализированная аптечка, тонометр, термометры. Персонал базы окажет содействие в вызове врача, скорой помощи.</text:p>
        </text:list-item>
        <text:list-item>
          <text:p text:style-name="P23">С целью обеспечения порядка и безопасности Гостей, на базе запрещается:</text:p>
        </text:list-item>
      </text:list>
      <text:list xml:id="list1842528553203103436" text:style-name="WWNum9">
        <text:list-item>
          <text:p text:style-name="P24">Оставлять посторонних лиц в номере в свое отсутствие;</text:p>
        </text:list-item>
        <text:list-item>
          <text:p text:style-name="P24">Передавать посторонним лицам ключ;</text:p>
        </text:list-item>
        <text:list-item>
          <text:p text:style-name="P24">Хранить в номерах громоздкие вещи, оружие, легковоспламеняющиеся, взрывчатые, наркотические вещества, едкие и с сильным запахом материалы;</text:p>
        </text:list-item>
        <text:list-item>
          <text:p text:style-name="P24">Беспокоить Постояльцев других домов с 22.00 до 9.00 часов;</text:p>
        </text:list-item>
        <text:list-item>
          <text:p text:style-name="P24">Распивать спиртные напитки на территории базы;</text:p>
        </text:list-item>
        <text:list-item>
          <text:p text:style-name="P24">Курить в номерах, домах;</text:p>
        </text:list-item>
        <text:list-item>
          <text:p text:style-name="P24">Разводить огонь вне специально оборудованных мест;</text:p>
        </text:list-item>
        <text:list-item>
          <text:p text:style-name="P24">Стрелять из огнестрельного охотничьего и пневматического оружия;</text:p>
        </text:list-item>
        <text:list-item>
          <text:p text:style-name="P24">Передвигаться по территории на автомашине</text:p>
        </text:list-item>
        <text:list-item>
          <text:p text:style-name="P24">Выносить на улицу имущество дома, номера, кухни, бани, перемещать по своему усмотрению малые архитектурные формы, беседки, лавочки, мангалы</text:p>
        </text:list-item>
        <text:list-item>
          <text:p text:style-name="P24">Мыть автотранспортные средства на территории базы</text:p>
        </text:list-item>
        <text:list-item>
          <text:p text:style-name="P24">Портить зеленые насаждения и нарушать общую санитарно-эпидемиологическую обстановку базы отдыха и близлежащих окрестностей</text:p>
        </text:list-item>
        <text:list-item>
          <text:p text:style-name="P24">Самостоятельно заготавливать дрова для мангалов</text:p>
        </text:list-item>
      </text:list>
      <text:list xml:id="list27715714" text:continue-list="list8108167215310219521" text:style-name="WWNum7">
        <text:list-item>
          <text:p text:style-name="P40">ОБЯЗАННОСТИ АДМИНИСТРАЦИИ БАЗЫ</text:p>
        </text:list-item>
      </text:list>
      <text:list xml:id="list2090986919549883029" text:style-name="WWNum13">
        <text:list-item>
          <text:p text:style-name="P25">Администрация базы обязуется предварительно информировать своих Гостей о правилах проживания, тарифах и изменении правил проживания через социальные сети и месенджеры.</text:p>
        </text:list-item>
        <text:list-item>
          <text:p text:style-name="P25">База обеспечивает:</text:p>
          <text:list>
            <text:list-item>
              <text:p text:style-name="P25">соответствие уровня услуг и сервиса, описанному в данных Правилах,</text:p>
            </text:list-item>
            <text:list-item>
              <text:p text:style-name="P25">конфиденциальность информации о Гостях и посетителях Турбазы.</text:p>
            </text:list-item>
            <text:list-item>
              <text:p text:style-name="P25"><text:soft-page-break/>сохранность личных вещей проживающих, находящихся в номере, при условии соблюдения порядка проживания на Турбазе и условий, указанных в разделах II и III настоящих Правил.</text:p>
            </text:list-item>
          </text:list>
        </text:list-item>
        <text:list-item>
          <text:p text:style-name="P25">За утрату денег, иных валютных ценностей, ценных бумаг, кредитных и телефонных карточек, драгоценностей, ювелирных изделий и других драгоценных вещей, база ответственности не несет.</text:p>
        </text:list-item>
        <text:list-item>
          <text:p text:style-name="P25">В случае обнаружения забытых вещей Турбаза принимает все меры по извещению и возврату их владельцу. В случае невозможности возврата обеспечивает хранение забытой Гостем вещи в течении 2х месяцев. <text:s/></text:p>
        </text:list-item>
      </text:list>
      <text:list xml:id="list27693414" text:continue-list="list27715714" text:style-name="WWNum7">
        <text:list-item>
          <text:p text:style-name="P40">ПРАВА АДМИНИСТРАЦИИ БАЗЫ И УСЛОВИЯ ПРЕКРАЩЕНИЯ ДОГОВОРА</text:p>
        </text:list-item>
      </text:list>
      <text:list xml:id="list6505891871557321541" text:style-name="WWNum15">
        <text:list-item>
          <text:p text:style-name="P26">База вправе произвести замену предоставленного номера и требовать незамедлительного освобождения занимаемого помещения в случае необходимости осуществления в занимаемых гостем помещениях экстренных ремонтных, санитарно — эпидемиологических и иных мероприятий, направленных на устранение причин, создающих угрозу жизни и здоровью Гостей, зданию, экологии и других причин, создающих общественную угрозу.</text:p>
        </text:list-item>
        <text:list-item>
          <text:p text:style-name="P26">Администрация имеет право отказать Гостю в предоставлении услуг проживания и выселить Гостя из дома или номера в случаях:</text:p>
          <text:list>
            <text:list-item>
              <text:p text:style-name="P26">нарушения требований безопасности, установленных разделом III Правил,</text:p>
            </text:list-item>
            <text:list-item>
              <text:p text:style-name="P26">несвоевременной оплаты за проживание и предоставленные дополнительные услуги,</text:p>
            </text:list-item>
            <text:list-item>
              <text:p text:style-name="P26">проявления  в отношении персонала и других гостей агрессивных действий, угрожающих безопасности, здоровью или имуществу других лиц,</text:p>
            </text:list-item>
            <text:list-item>
              <text:p text:style-name="P26">пребывания в состоянии алкогольного и наркотического опьянения в общественных помещениях базы, создания гостям помех для отдыха.</text:p>
            </text:list-item>
          </text:list>
        </text:list-item>
        <text:list-item>
          <text:p text:style-name="P26">Вещи, оставленные гостем в номере, подлежащем освобождению, по истечении оплаченного срока проживания по заключенному договору предоставления услуг, помещаются базой на хранение помещение с возложением на Гостя всех расходов по их содержанию. Гость ставится в известность о предстоящем мероприятии при условии, что Администрация базы располагает информацией о месте его нахождения.</text:p>
        </text:list-item>
        <text:list-item>
          <text:p text:style-name="P26">В ситуации, если Гость создаёт помеху отдыху других Гостей, администрация обязана вызвать наряд полиции для составления административного протокола и принятия решения о прекращении договора в одностороннем порядке и выселении нарушителя.</text:p>
        </text:list-item>
        <text:list-item>
          <text:p text:style-name="P18"><text:span text:style-name="T1">В случае неоднократного нарушения Правил проживания или грубого нарушения Правил и/или требований безопасности (раздел III.), администрация базы имеет право прекратить договор в одностороннем порядке, о чем администрация базы составляет акт по возникшему инциденту с привлечением, при необходимости, представителей компетентных органов (полиции, санитарного надзора, роспотребнадзора и др.) и </text:span><text:span text:style-name="T3">выселения Гостя, нарушающего правила проживания</text:span><text:span text:style-name="T1">.</text:span></text:p>
        </text:list-item>
        <text:list-item>
          <text:p text:style-name="P26">При одностороннем прекращении договора, вызванном нарушениями правил проживания и/или безопасности, возврат средств, внесенных  Гостем за проживание и иные услуги не производится.   Так же администрация вправе требовать от нарушителя выплаты компенсации ущерба, нанесенного другим Гостям.</text:p>
        </text:list-item>
      </text:list>
      <text:p text:style-name="P4"><text:soft-page-break/>Споры, по которым Стороны не достигнут согласия, подлежат разрешению в суде в соответствии с действующим законодательством РФ.</text:p>
      <text:p text:style-name="P4">Настоящий Договор может быть расторгнут досрочно в одностороннем порядке по инициативе любой из Сторон не позднее, чем за 10 суток до даты заселения при условии завершения взаиморасчетов. </text:p>
      <text:p text:style-name="P4">При досрочно расторгнутом договоре со стороны Гостя залог не возвращается.</text:p>
      <text:list xml:id="list27720358" text:continue-list="list27693414" text:style-name="WWNum7">
        <text:list-item>
          <text:p text:style-name="P39"><text:s/>СТОИМОСТЬ УСЛУГ, ТАРИФЫ И ПОРЯДОК ИХ РАСЧЕТА</text:p>
        </text:list-item>
      </text:list>
      <text:list xml:id="list5501098094734372854" text:style-name="WWNum16">
        <text:list-item>
          <text:p text:style-name="P27">Стоимость проживания в домиках устанавливается решением администрации базы и указывается в приложении №1.</text:p>
        </text:list-item>
        <text:list-item>
          <text:p text:style-name="P27">Стоимость дополнительных услуг устанавливается в соответствии с тарифной таблицей в приложении №1.</text:p>
        </text:list-item>
        <text:list-item>
          <text:p text:style-name="P27">Скидка на детей не предоставляется.</text:p>
        </text:list-item>
        <text:list-item>
          <text:p text:style-name="P19"><text:span text:style-name="T1">Дополнительное место (при наличии возможности его установки) оплачивается из расчета от 1000 рублей за каждое дополнительное место. Дополнительные места предоставляются на взрослых и детей. </text:span><text:span text:style-name="T2"> </text:span></text:p>
        </text:list-item>
      </text:list>
      <text:list xml:id="list27692113" text:continue-list="list27720358" text:style-name="WWNum7">
        <text:list-item>
          <text:p text:style-name="P40">ПОРЯДОК БРОНИРОВАНИЯ, ЗАКАЗА УСЛУГ, ОТКАЗА ОТ БРОНИРОВАНИЯ</text:p>
        </text:list-item>
      </text:list>
      <text:list xml:id="list1694154083801573430" text:style-name="WWNum19">
        <text:list-item>
          <text:p text:style-name="P28">Бронирование номеров возможно только при наличии на базе свободных номеров запрашиваемой категории.</text:p>
        </text:list-item>
        <text:list-item>
          <text:p text:style-name="P28">Для резервирования номера необходимо связаться с администрацией и сообщить предполагаемое время заезда и срок проживания, количество отдыхающих, возраст детей.</text:p>
        </text:list-item>
        <text:list-item>
          <text:p text:style-name="P28">После согласования даты заезда и отъезда, номера и условий оплаты, производится бронирование</text:p>
        </text:list-item>
        <text:list-item>
          <text:p text:style-name="P28">Задаток</text:p>
        </text:list-item>
      </text:list>
      <text:p text:style-name="P3"><text:span text:style-name="T4">Задаток  </text:span><text:span text:style-name="T1">берется 50% <text:s/>за каждый дом, номер, предпочтительный вид резервирования, при таком резервировании Гостям предоставляется возможность закрепления конкретного номера и обеспечения встречи и отъезда.</text:span></text:p>
      <text:list xml:id="list2577868496729332521" text:style-name="WWNum20">
        <text:list-item>
          <text:p text:style-name="P29">Предварительная оплата входит в общую стоимость. С момента прихода денег на счет базы ,номер считается забронированным.</text:p>
        </text:list-item>
        <text:list-item>
          <text:p text:style-name="P29">Без бронирования заселение производится при условии наличия свободных номеров.</text:p>
        </text:list-item>
        <text:list-item>
          <text:p text:style-name="P29">База оставляет за собой право в отдельных случаях в силу форс-мажорных обстоятельств отказать в бронировании номеров.</text:p>
        </text:list-item>
      </text:list>
      <text:list xml:id="list27706245" text:continue-list="list27692113" text:style-name="WWNum7">
        <text:list-item>
          <text:p text:style-name="P40">ПОРЯДОК И ФОРМА ОПЛАТЫ </text:p>
        </text:list-item>
      </text:list>
      <text:list xml:id="list5737769116184683202" text:style-name="WWNum22">
        <text:list-item>
          <text:p text:style-name="P30">Оплата осуществляется перечислением средств на указанный ниже банковский счет, <text:s/>номер карты, или наличными в кассу.</text:p>
        </text:list-item>
        <text:list-item>
          <text:p text:style-name="P30">Подтверждение оплаты производится отправкой копии платежного поручения или квитанции об оплате в личное сообщение.</text:p>
        </text:list-item>
        <text:list-item>
          <text:p text:style-name="P30">Окончательный расчет за проживание производится на месте при заселении.</text:p>
        </text:list-item>
      </text:list>
      <text:list xml:id="list27696134" text:continue-list="list27706245" text:style-name="WWNum7">
        <text:list-item>
          <text:p text:style-name="P40">АДРЕСА И РЕКВИЗИТЫ</text:p>
        </text:list-item>
      </text:list>
      <text:p text:style-name="P4"> </text:p>
      <table:table table:name="Таблица1" table:style-name="Таблица1">
        <table:table-column table:style-name="Таблица1.A"/>
        <table:table-column table:style-name="Таблица1.B"/>
        <text:soft-page-break/>
        <table:table-row table:style-name="Таблица1.1">
          <table:table-cell table:style-name="Таблица1.A1" office:value-type="string">
            <text:p text:style-name="P34">Юр. адрес и фактический адрес</text:p>
          </table:table-cell>
          <table:table-cell table:style-name="Таблица1.A1" office:value-type="string">
            <text:p text:style-name="P7"><text:span text:style-name="T5">656010, РОССИЯ, Алтайский, Барнаул, Улица Смирнова, д. </text:span><text:span text:style-name="T7">29а</text:span><text:span text:style-name="T5"> </text:span></text:p>
          </table:table-cell>
        </table:table-row>
        <table:table-row table:style-name="Таблица1.1">
          <table:table-cell table:style-name="Таблица1.A2" office:value-type="string">
            <text:p text:style-name="P34">Директор</text:p>
          </table:table-cell>
          <table:table-cell table:style-name="Таблица1.A2" office:value-type="string">
            <text:p text:style-name="P6">Бокарев Альберт Владимирович</text:p>
          </table:table-cell>
        </table:table-row>
        <table:table-row table:style-name="Таблица1.1">
          <table:table-cell table:style-name="Таблица1.A3" office:value-type="string">
            <text:p text:style-name="P34">Администратор</text:p>
          </table:table-cell>
          <table:table-cell table:style-name="Таблица1.A3" office:value-type="string">
            <text:p text:style-name="P6">Бокарева Наталья Валерьевна</text:p>
          </table:table-cell>
        </table:table-row>
        <table:table-row table:style-name="Таблица1.1">
          <table:table-cell table:style-name="Таблица1.A2" office:value-type="string">
            <text:p text:style-name="P34">Телефоны</text:p>
          </table:table-cell>
          <table:table-cell table:style-name="Таблица1.A2" office:value-type="string">
            <text:p text:style-name="P6">8 9132136575</text:p>
          </table:table-cell>
        </table:table-row>
        <table:table-row table:style-name="Таблица1.1">
          <table:table-cell table:style-name="Таблица1.A3" office:value-type="string">
            <text:p text:style-name="P34">E-mail</text:p>
          </table:table-cell>
          <table:table-cell table:style-name="Таблица1.A3" office:value-type="string">
            <text:p text:style-name="P5"><text:span text:style-name="T7">bert1967</text:span><text:span text:style-name="T5">@mail.ru</text:span></text:p>
          </table:table-cell>
        </table:table-row>
        <table:table-row table:style-name="Таблица1.1">
          <table:table-cell table:style-name="Таблица1.A3" office:value-type="string">
            <text:p text:style-name="P34">Р/С</text:p>
          </table:table-cell>
          <table:table-cell table:style-name="Таблица1.B6" office:value-type="float" office:value="4.08028101231E+019">
            <text:p text:style-name="P37">4,08E+019</text:p>
          </table:table-cell>
        </table:table-row>
        <table:table-row table:style-name="Таблица1.1">
          <table:table-cell table:style-name="Таблица1.A3" office:value-type="string">
            <text:p text:style-name="P5"><text:span text:style-name="T6">ИНН</text:span><text:span text:style-name="T8">222390423106 </text:span></text:p>
          </table:table-cell>
          <table:table-cell table:style-name="Таблица1.B6" office:value-type="float" office:value="222390423106">
            <text:p text:style-name="P41">222390423106</text:p>
          </table:table-cell>
        </table:table-row>
        <table:table-row table:style-name="Таблица1.1">
          <table:table-cell table:style-name="Таблица1.A2" office:value-type="string">
            <text:p text:style-name="P34">БИК</text:p>
          </table:table-cell>
          <table:table-cell table:style-name="Таблица1.B8" office:value-type="float" office:value="45004774">
            <text:p text:style-name="P41">45004774</text:p>
          </table:table-cell>
        </table:table-row>
        <table:table-row table:style-name="Таблица1.1">
          <table:table-cell table:style-name="Таблица1.A2" office:value-type="string">
            <text:p text:style-name="P34">К\С</text:p>
          </table:table-cell>
          <table:table-cell table:style-name="Таблица1.A2" office:value-type="string">
            <text:p text:style-name="P41">30101810600000000774 в СИБИРСКОЕ ГУ БАНКА РОССИИ </text:p>
          </table:table-cell>
        </table:table-row>
        <table:table-row table:style-name="Таблица1.1">
          <table:table-cell table:style-name="Таблица1.A3" office:value-type="string">
            <text:p text:style-name="P34">Банк</text:p>
          </table:table-cell>
          <table:table-cell table:style-name="Таблица1.A3" office:value-type="string">
            <text:p text:style-name="P42">ФИЛИАЛ "НОВОСИБИРСКИЙ" АО "АЛЬФА-БАНК" </text:p>
          </table:table-cell>
        </table:table-row>
        <table:table-row table:style-name="Таблица1.1">
          <table:table-cell table:style-name="Таблица1.A2" office:value-type="string">
            <text:p text:style-name="P35">Наименование организации</text:p>
          </table:table-cell>
          <table:table-cell table:style-name="Таблица1.A2" office:value-type="string">
            <text:p text:style-name="P6">Физ. Лицо</text:p>
          </table:table-cell>
        </table:table-row>
        <table:table-row table:style-name="Таблица1.12">
          <table:table-cell table:style-name="Таблица1.A2" office:value-type="string">
            <text:p text:style-name="P35">Назначение платежа </text:p>
          </table:table-cell>
          <table:table-cell table:style-name="Таблица1.A2" office:value-type="string">
            <text:p text:style-name="P6">Оплата услуг</text:p>
          </table:table-cell>
        </table:table-row>
        <table:table-row table:style-name="Таблица1.13">
          <table:table-cell table:style-name="Таблица1.A3" office:value-type="string">
            <text:p text:style-name="P6"/>
          </table:table-cell>
          <table:table-cell table:style-name="Таблица1.A3" office:value-type="string">
            <text:p text:style-name="P6"/>
          </table:table-cell>
        </table:table-row>
      </table:table>
      <text:p text:style-name="P4"> 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5">Приложение 1. Цены на проживание и услуги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3">Прейскурант цен на проживание в домике и палатках </text:p>
          </table:table-cell>
          <table:table-cell table:style-name="Таблица2.A1" office:value-type="string">
            <text:p text:style-name="P13">Цена/в сутки</text:p>
          </table:table-cell>
        </table:table-row>
        <table:table-row table:style-name="Таблица2.1">
          <table:table-cell table:style-name="Таблица2.A1" office:value-type="string">
            <text:p text:style-name="P14">Стандарт 4х местный </text:p>
          </table:table-cell>
          <table:table-cell table:style-name="Таблица2.B2">
            <text:p text:style-name="P14"/>
          </table:table-cell>
        </table:table-row>
        <table:table-row table:style-name="Таблица2.1">
          <table:table-cell table:style-name="Таблица2.A1" office:value-type="string">
            <text:p text:style-name="P14">Стандарт улучшенный 3х местный</text:p>
          </table:table-cell>
          <table:table-cell table:style-name="Таблица2.A1" office:value-type="string">
            <text:p text:style-name="P14"/>
          </table:table-cell>
        </table:table-row>
        <table:table-row table:style-name="Таблица2.1">
          <table:table-cell table:style-name="Таблица2.A1" office:value-type="string">
            <text:p text:style-name="P14">Стандарт 3х местный</text:p>
          </table:table-cell>
          <table:table-cell table:style-name="Таблица2.A1" office:value-type="string">
            <text:p text:style-name="P14"/>
          </table:table-cell>
        </table:table-row>
        <table:table-row table:style-name="Таблица2.1">
          <table:table-cell table:style-name="Таблица2.A1" office:value-type="string">
            <text:p text:style-name="P14">Стандарт пятиместный </text:p>
          </table:table-cell>
          <table:table-cell table:style-name="Таблица2.A1" office:value-type="string">
            <text:p text:style-name="P14"/>
          </table:table-cell>
        </table:table-row>
        <table:table-row table:style-name="Таблица2.6">
          <table:table-cell table:style-name="Таблица2.A1" office:value-type="string">
            <text:p text:style-name="P14">Основной дом</text:p>
          </table:table-cell>
          <table:table-cell table:style-name="Таблица2.A1" office:value-type="string">
            <text:p text:style-name="P14"/>
          </table:table-cell>
        </table:table-row>
        <table:table-row table:style-name="Таблица2.1">
          <table:table-cell table:style-name="Таблица2.A1" office:value-type="string">
            <text:p text:style-name="P14">Избинг</text:p>
            <text:p text:style-name="P14"/>
          </table:table-cell>
          <table:table-cell table:style-name="Таблица2.A1" office:value-type="string">
            <text:p text:style-name="P14"/>
          </table:table-cell>
        </table:table-row>
      </table:table>
      <text:p text:style-name="P2"/>
      <table:table table:name="Таблица3" table:style-name="Таблица3">
        <table:table-column table:style-name="Таблица3.A"/>
        <table:table-column table:style-name="Таблица3.B"/>
        <table:table-row table:style-name="Таблица3.1">
          <table:table-cell table:style-name="Таблица3.A1" office:value-type="string">
            <text:p text:style-name="P13">Прейскурант цен на дополнительные услуги</text:p>
          </table:table-cell>
          <table:table-cell table:style-name="Таблица3.A1" office:value-type="string">
            <text:p text:style-name="P13">Цена</text:p>
          </table:table-cell>
        </table:table-row>
        <table:table-row table:style-name="Таблица3.1">
          <table:table-cell table:style-name="Таблица3.A1" office:value-type="string">
            <text:p text:style-name="P14">Баня</text:p>
          </table:table-cell>
          <table:table-cell table:style-name="Таблица3.A1" office:value-type="string">
            <text:p text:style-name="P14"/>
          </table:table-cell>
        </table:table-row>
        <table:table-row table:style-name="Таблица3.1">
          <table:table-cell table:style-name="Таблица3.A1" office:value-type="string">
            <text:p text:style-name="P14">Веник в баню </text:p>
          </table:table-cell>
          <table:table-cell table:style-name="Таблица3.A1" office:value-type="string">
            <text:p text:style-name="P14"/>
          </table:table-cell>
        </table:table-row>
        <table:table-row table:style-name="Таблица3.1">
          <table:table-cell table:style-name="Таблица3.A1" office:value-type="string">
            <text:p text:style-name="P14">Чан</text:p>
          </table:table-cell>
          <table:table-cell table:style-name="Таблица3.A1" office:value-type="string">
            <text:p text:style-name="P14"/>
          </table:table-cell>
        </table:table-row>
        <table:table-row table:style-name="Таблица3.1">
          <table:table-cell table:style-name="Таблица3.A1" office:value-type="string">
            <text:p text:style-name="P14">Установка палатки </text:p>
          </table:table-cell>
          <table:table-cell table:style-name="Таблица3.A1" office:value-type="string">
            <text:p text:style-name="P14"/>
          </table:table-cell>
        </table:table-row>
        <table:table-row table:style-name="Таблица3.1">
          <table:table-cell table:style-name="Таблица3.A1" office:value-type="string">
            <text:p text:style-name="P14">Дрова</text:p>
          </table:table-cell>
          <table:table-cell table:style-name="Таблица3.A1" office:value-type="string">
            <text:p text:style-name="P14"/>
          </table:table-cell>
        </table:table-row>
        <table:table-row table:style-name="Таблица3.7">
          <table:table-cell table:style-name="Таблица3.A1" office:value-type="string">
            <text:p text:style-name="P14">Дрова </text:p>
          </table:table-cell>
          <table:table-cell table:style-name="Таблица3.A1" office:value-type="string">
            <text:p text:style-name="P1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Обычный" style:font-family-generic="roman" style:font-pitch="variable" style:font-charset="x-symbol"/>
    <style:font-face style:name="Helvetica Neue" svg:font-family="'Helvetica Neue', Helvetica, 'Lucida Grande', tahoma, verdana, arial, sans-serif"/>
    <style:font-face style:name="Segoe UI" svg:font-family="'Segoe UI', 'Helvetica Neue', Helvetica, 'Lucida Grande', tahoma, verdana, arial, sans-serif"/>
    <style:font-face style:name="Arial2" svg:font-family="Arial" style:font-family-generic="swiss"/>
    <style:font-face style:name="Courier New" svg:font-family="'Courier New'" style:font-adornments="Обычный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ru" style:country-asian="RU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ru" style:country-asian="RU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176cm" fo:margin-bottom="0.176cm" fo:line-height="100%"/>
      <style:text-properties style:font-name="Times New Roman" fo:font-size="18pt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Заголовок_20_2_20_Знак" style:display-name="Заголовок 2 Знак" style:family="text" style:parent-style-name="Default_20_Paragraph_20_Font">
      <style:text-properties style:font-name="Times New Roman" fo:font-size="18pt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 text:start-value="1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ListLabel_20_2" style:num-format="1" text:start-value="10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dc:creator>Олег </dc:creator>
    <meta:editing-cycles>5</meta:editing-cycles>
    <meta:creation-date>2025-05-28T09:10:00</meta:creation-date>
    <dc:date>2026-01-29T07:43:06.84</dc:date>
    <meta:editing-duration>PT11M42S</meta:editing-duration>
    <meta:generator>OpenOffice/4.1.7$Win32 OpenOffice.org_project/417m1$Build-9800</meta:generator>
    <meta:printed-by>Олег </meta:printed-by>
    <meta:print-date>2026-01-29T07:41:10.42</meta:print-date>
    <meta:document-statistic meta:table-count="3" meta:image-count="0" meta:object-count="0" meta:page-count="7" meta:paragraph-count="146" meta:word-count="1737" meta:character-count="1279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